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858522847670c9d8e0aea85a9fdbcf7.jpg"/>
  <manifest:file-entry manifest:media-type="image/png" manifest:full-path="Pictures/12033fa59cfaa95e04623b665fb8cd4d.png"/>
  <manifest:file-entry manifest:media-type="image/png" manifest:full-path="Pictures/135be120520e6d25b4afc0724e9bba5b.png"/>
  <manifest:file-entry manifest:media-type="image/png" manifest:full-path="Pictures/d01e2139e39eeb2678a57232219baf54.png"/>
  <manifest:file-entry manifest:media-type="image/png" manifest:full-path="Pictures/9a33b9a85a864faa94a15b8ad87a3b3b.png"/>
  <manifest:file-entry manifest:media-type="image/png" manifest:full-path="Pictures/e388664887d28c3faa5b17a4b6a8a084.png"/>
  <manifest:file-entry manifest:media-type="image/png" manifest:full-path="Pictures/3be436c5119e162593d13d3c15469029.png"/>
  <manifest:file-entry manifest:media-type="image/png" manifest:full-path="Pictures/7a0b92eb115cc4dcfac08d3414dff361.png"/>
  <manifest:file-entry manifest:media-type="image/png" manifest:full-path="Pictures/defed10326c8d4da486383c418ee5a0c.png"/>
  <manifest:file-entry manifest:media-type="image/png" manifest:full-path="Pictures/e2daea98a0cc87d232acb25c593cbb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oards:nms-sm-rk3568:burndeb"/><text:bookmark-start text:name="__RefHeading___установка_debian_12_на_модуль_nms-sm-rk3568_1"/><text:bookmark-start text:name="установка_debian_12_на_модуль_nms-sm-rk3568"/>Установка Debian 12 на модуль NMS-SM-RK3568<text:bookmark-end text:name="__RefHeading___установка_debian_12_на_модуль_nms-sm-rk3568_1"/><text:bookmark-end text:name="установка_debian_12_на_модуль_nms-sm-rk3568"/></text:h>
      <text:p text:style-name="Text_20_body"><draw:frame draw:style-name="mediacenter" draw:name="0" text:anchor-type="paragraph" draw:z-index="0" svg:width="15.875cm" svg:height="11.90625cm"><draw:image xlink:href="Pictures/6858522847670c9d8e0aea85a9fdbcf7.jpg" xlink:type="simple" xlink:show="embed" xlink:actuate="onLoad"/></draw:frame></text:p>
      <text:h text:style-name="Heading_20_3" text:outline-level="3"><text:bookmark-start text:name="__RefHeading___варианты_установки_2"/><text:bookmark-start text:name="варианты_установки"/>Варианты установки<text:bookmark-end text:name="__RefHeading___варианты_установки_2"/><text:bookmark-end text:name="варианты_установки"/></text:h>
      <text:list text:style-name="List_20_1" text:continue-numbering="false">
        <text:list-item>
          <text:p text:style-name="List_20_1_Content_First">Использовать <text:a xlink:type="simple" xlink:href="https://disk.yandex.ru/d/J2fn74Vj-hI9zA" text:style-name="Internet_20_link" text:visited-style-name="Visited_20_Internet_20_Link">готовый образ EMMC</text:a> специально для модуля NMS-SM-RK3568. Он приготовлен из официального установщика Debian 12, и дополнен нужным U-boot и DTB. Рядом с образом есть readme.txt.</text:p>
        </text:list-item>
        <text:list-item>
          <text:p text:style-name="List_20_1_Content_Last">Установить Debian на EMMC самостоятельно, пользуясь настоящей инструкцией.</text:p>
        </text:list-item>
      </text:list>
      <text:h text:style-name="Heading_20_3" text:outline-level="3"><text:bookmark-start text:name="__RefHeading___необходимое_оборудование_3"/><text:bookmark-start text:name="необходимое_оборудование"/>Необходимое оборудование<text:bookmark-end text:name="__RefHeading___необходимое_оборудование_3"/><text:bookmark-end text:name="необходимое_оборудование"/></text:h>
      <text:list text:style-name="List_20_1" text:continue-numbering="false">
        <text:list-item>
          <text:p text:style-name="List_20_1_Content_First">Отладочная плата NMS-SM-EVM</text:p>
        </text:list-item>
        <text:list-item>
          <text:p text:style-name="List_20_1_Content">Micro-SD (от 4 Гб), подготовленная для первичной загрузки ядра и initrd.</text:p>
        </text:list-item>
        <text:list-item>
          <text:p text:style-name="List_20_1_Content">USB-накопитель с официальным Debian-iso образом. <text:a xlink:type="simple" xlink:href="https://cdimage.debian.org/debian-cd/current/arm64/iso-cd/" text:style-name="Internet_20_link" text:visited-style-name="Visited_20_Internet_20_Link">Скачать здесь</text:a></text:p>
        </text:list-item>
        <text:list-item>
          <text:p text:style-name="List_20_1_Content">Mini-USB кабель для консоли</text:p>
        </text:list-item>
        <text:list-item>
          <text:p text:style-name="List_20_1_Content">Ethernet Интерфейс #0 находится ближе к USB, интерфейс #1 ближе к углу платы</text:p>
        </text:list-item>
        <text:list-item>
          <text:p text:style-name="List_20_1_Content_Last"><text:a xlink:type="simple" xlink:href="https://disk.yandex.ru/d/-6d2pzcdp3jLOA" text:style-name="Internet_20_link" text:visited-style-name="Visited_20_Internet_20_Link">Вспомогательные файлы</text:a></text:p>
        </text:list-item>
      </text:list>
      <text:p text:style-name="Text_20_body"><text:span text:style-name="Emphasis">Опционально для работы с установщиком. Можно обойтись только консолью:</text:span></text:p>
      <text:list text:style-name="List_20_1" text:continue-numbering="false">
        <text:list-item>
          <text:p text:style-name="List_20_1_Content_First">HDMI монитор</text:p>
        </text:list-item>
        <text:list-item>
          <text:p text:style-name="List_20_1_Content_Last">Клавиатура</text:p>
        </text:list-item>
      </text:list>
      <text:h text:style-name="Heading_20_3" text:outline-level="3"><text:bookmark-start text:name="__RefHeading___ручная_установка_4"/><text:bookmark-start text:name="ручная_установка"/>Ручная установка<text:bookmark-end text:name="__RefHeading___ручная_установка_4"/><text:bookmark-end text:name="ручная_установка"/></text:h>
      <text:h text:style-name="Heading_20_4" text:outline-level="4"><text:bookmark-start text:name="__RefHeading___подготовка_загрузочных_носителей_5"/><text:bookmark-start text:name="подготовка_загрузочных_носителей"/>Подготовка загрузочных носителей<text:bookmark-end text:name="__RefHeading___подготовка_загрузочных_носителей_5"/><text:bookmark-end text:name="подготовка_загрузочных_носителей"/></text:h>
      <text:list text:style-name="List_20_1" text:continue-numbering="false">
        <text:list-item>
          <text:p text:style-name="LastListParagraph_List_20_1_Content_First">Скачать <text:a xlink:type="simple" xlink:href="https://cdimage.debian.org/debian-cd/current/arm64/iso-cd/" text:style-name="Internet_20_link" text:visited-style-name="Visited_20_Internet_20_Link">iso-образ</text:a> и извлечь из него <text:span text:style-name="Strong_20_Emphasis">vmlinuz</text:span> и <text:span text:style-name="Strong_20_Emphasis">initrd.gz</text:span> &lt;code&gt;work_dir=<text:span text:style-name="Source_20_Text">pwd</text:span></text:p>
        </text:list-item>
      </text:list>
      <text:p text:style-name="Text_20_body">wget <text:a xlink:type="simple" xlink:href="https://cdimage.debian.org/debian-cd/current/arm64/iso-cd/" text:style-name="Internet_20_link" text:visited-style-name="Visited_20_Internet_20_Link">https://cdimage.debian.org/debian-cd/current/arm64/iso-cd/</text:a>
sudo losetup -f –show debian-12.1.0-arm64-netinst.iso #⇒ /dev/loopXX
sudo mount /dev/loopXX /mnt/d4
sudo cp /mnt/d4/install.a64/vmlinuz ${work_dir}
sudo cp /mnt/d4/install.a64/initrd.gz ${work_dir}</text:p>
      <text:p text:style-name="Text_20_body">&lt;/code&gt;</text:p>
      <text:list text:style-name="List_20_1" text:continue-numbering="false">
        <text:list-item>
          <text:p text:style-name="LastListParagraph_List_20_1_Content_First">Залить образ на установочную USB-флешку &lt;code&gt;</text:p>
        </text:list-item>
      </text:list>
      <text:p text:style-name="Text_20_body">sudo dd if=debian-12.1.0-arm64-netinst.iso of=/dev/sdX bs=1M conv=notrunc; sync
&lt;/code&gt;</text:p>
      <text:list text:style-name="List_20_1" text:continue-numbering="false">
        <text:list-item>
          <text:p text:style-name="LastListParagraph_List_20_1_Content_First">Подготовить загрузочную MicroSD-карту для SOM. Папка <text:span text:style-name="Strong_20_Emphasis">burn_microsd</text:span> из <text:a xlink:type="simple" xlink:href="https://disk.yandex.ru/d/-6d2pzcdp3jLOA" text:style-name="Internet_20_link" text:visited-style-name="Visited_20_Internet_20_Link">Вспомогательных файлов</text:a>&lt;code&gt;</text:p>
        </text:list-item>
      </text:list>
      <text:p text:style-name="Text_20_body">cd burn_microsd
sudo ./burn_sd.sh /dev/sdX
&lt;/code&gt;</text:p>
      <text:list text:style-name="List_20_1" text:continue-numbering="false">
        <text:list-item>
          <text:p text:style-name="LastListParagraph_List_20_1_Content_First">После прошивки, доложить vmlinuz и initrd.gz в первую партицию MicroSD&lt;code&gt;</text:p>
        </text:list-item>
      </text:list>
      <text:p text:style-name="Text_20_body">sudo mount /dev/sdX1 /mnt/d5/
sudo cp ${work_dir}/vmlinuz /mnt/d5/
sudo cp ${work_dir}/initrd.gz /mnt/d5/
&lt;/code&gt;</text:p>
      <text:h text:style-name="Heading_20_4" text:outline-level="4"><text:bookmark-start text:name="__RefHeading___установка_6"/><text:bookmark-start text:name="установка"/>Установка<text:bookmark-end text:name="__RefHeading___установка_6"/><text:bookmark-end text:name="установка"/></text:h>
      <text:list text:style-name="List_20_1" text:continue-numbering="false">
        <text:list-item>
          <text:p text:style-name="List_20_1_Content_First">Загрузиться с подготовленной MicroSD. В Boot Menu выбрать вариант №2 <text:span text:style-name="Emphasis">deb12</text:span>: <draw:frame draw:style-name="mediacenter" draw:name="1" text:anchor-type="paragraph" draw:z-index="1" svg:width="15.875cm" svg:height="9.4510063559322cm"><draw:image xlink:href="Pictures/12033fa59cfaa95e04623b665fb8cd4d.png" xlink:type="simple" xlink:show="embed" xlink:actuate="onLoad"/></draw:frame></text:p>
        </text:list-item>
        <text:list-item>
          <text:p text:style-name="List_20_1_Content">В консоли и на HDMI появится установщик. Если начать установку через экран и клавиатуру, то консоль заблокруется (и наоборот: если начать установку из консоли, клавиатура работать не будет)<draw:frame draw:style-name="mediacenter" draw:name="2" text:anchor-type="paragraph" draw:z-index="2" svg:width="18.520833333333cm" style:rel-width="100%" svg:height="12.158382352941cm" style:rel-height="scale"><draw:image xlink:href="Pictures/135be120520e6d25b4afc0724e9bba5b.png" xlink:type="simple" xlink:show="embed" xlink:actuate="onLoad"/></draw:frame></text:p>
        </text:list-item>
        <text:list-item>
          <text:p text:style-name="List_20_1_Content">Пройти все шаги установщика, задав локацию, пользователей и тд.</text:p>
        </text:list-item>
        <text:list-item>
          <text:p text:style-name="List_20_1_Content">На этапе разметки выбрать <text:span text:style-name="Strong_20_Emphasis">use entire disk</text:span> <draw:frame draw:style-name="mediacenter" draw:name="3" text:anchor-type="paragraph" draw:z-index="3" svg:width="15.875cm" svg:height="11.424865229111cm"><draw:image xlink:href="Pictures/d01e2139e39eeb2678a57232219baf54.png" xlink:type="simple" xlink:show="embed" xlink:actuate="onLoad"/></draw:frame></text:p>
        </text:list-item>
        <text:list-item>
          <text:p text:style-name="List_20_1_Content">Далее выбрать <text:span text:style-name="Strong_20_Emphasis">mmcblk0</text:span> <draw:frame draw:style-name="mediacenter" draw:name="4" text:anchor-type="paragraph" draw:z-index="4" svg:width="15.875cm" svg:height="11.424865229111cm"><draw:image xlink:href="Pictures/9a33b9a85a864faa94a15b8ad87a3b3b.png" xlink:type="simple" xlink:show="embed" xlink:actuate="onLoad"/></draw:frame></text:p>
        </text:list-item>
        <text:list-item>
          <text:p text:style-name="List_20_1_Content">Согласиться с предложенными партициями. <draw:frame draw:style-name="mediacenter" draw:name="5" text:anchor-type="paragraph" draw:z-index="5" svg:width="15.875cm" svg:height="11.424865229111cm"><draw:image xlink:href="Pictures/e388664887d28c3faa5b17a4b6a8a084.png" xlink:type="simple" xlink:show="embed" xlink:actuate="onLoad"/></draw:frame></text:p>
        </text:list-item>
        <text:list-item>
          <text:p text:style-name="List_20_1_Content_Last">В процессе установки будут предложены варианты установки ssh и графической оболочки. Выбрать по предпочтениям. Установка с графической оболочкой может занимать до нескольких часов.</text:p>
        </text:list-item>
      </text:list>
      <text:p text:style-name="Text_20_body">По окончании установки нужно добавить на EMMC U-boot, Idblock, Dtb файлы. Для этого нужно уменьшить партицию №1, чтобы сначала диска было свободных 16МБ. Все это можно проделать, загрузившись с MicroSD карты, и выбрав пункт #1 (main) в BootMenu. Загрузится минимальный линукс билдрутовой сборки. </text:p>
      <text:list text:style-name="List_20_1" text:continue-numbering="false">
        <text:list-item>
          <text:p text:style-name="LastListParagraph_List_20_1_Content_First">Далее нужно сохранить файлы из mmcblk0p1, изменить размер партиции и положить их обратно.&lt;code&gt;mount /dev/mmcblk0p1 /mnt/</text:p>
        </text:list-item>
      </text:list>
      <text:p text:style-name="Text_20_body">cp -rf /mnt/ /media/; sync
umount /mnt/
gdisk /dev/mmcblk0# d 1 n «32768 +16M» w
&lt;/code&gt;</text:p>
      <text:list text:style-name="List_20_1" text:continue-numbering="false">
        <text:list-item>
          <text:p text:style-name="List_20_1_Content_First">Порядок работы с gdisk представлен на скрине ниже <draw:frame draw:style-name="mediacenter" draw:name="6" text:anchor-type="paragraph" draw:z-index="6" svg:width="19.949583333333cm" style:rel-width="100%" svg:height="8.2020833333333cm" style:rel-height="scale"><draw:image xlink:href="Pictures/3be436c5119e162593d13d3c15469029.png" xlink:type="simple" xlink:show="embed" xlink:actuate="onLoad"/></draw:frame></text:p>
        </text:list-item>
        <text:list-item>
          <text:p text:style-name="List_20_1_Content">После изменения партиции, нужно создать файловую систему на ней. </text:p>
          <text:p text:style-name="Preformatted_20_Text">mkfs.ext4 /dev/mmcblk0p1</text:p>
        </text:list-item>
        <text:list-item>
          <text:p text:style-name="List_20_1_Content_Last">Затем вернуть файлы &lt;code&gt;mount /dev/mmcblk0p1 /mnt</text:p>
        </text:list-item>
      </text:list>
      <text:p text:style-name="Text_20_body">cp /media/mnt/* /mnt/&lt;/code&gt;</text:p>
      <text:list text:style-name="List_20_1" text:continue-numbering="false">
        <text:list-item>
          <text:p text:style-name="LastListParagraph_List_20_1_Content_First">Далее требуется добавить dtb и extlinux.conf&lt;code&gt;cp /root/rk3568-inmys-smarc-evm.dtb /mnt</text:p>
        </text:list-item>
      </text:list>
      <text:p text:style-name="Text_20_body">mkdir /mnt/extlinux
cp /root/extlinux.conf /mnt/extlinux/&lt;/code&gt;</text:p>
      <text:list text:style-name="List_20_1" text:continue-numbering="false">
        <text:list-item>
          <text:p text:style-name="LastListParagraph_List_20_1_Content_First">Затем записать в начало emmc idblock.itb и uboot.bin&lt;code&gt;dd if=/root/idblock.bin of=/dev/mmcblk0 seek=64</text:p>
        </text:list-item>
      </text:list>
      <text:p text:style-name="Text_20_body">dd if=/root/uboot.itb of=/dev/mmcblk0 seek=16384
sync
umount /mnt
&lt;/code&gt;</text:p>
      <text:list text:style-name="List_20_1" text:continue-numbering="false">
        <text:list-item>
          <text:p text:style-name="List_20_1_Content_First">В завершение нужно поменять UUID и тип сгенерированной партиции mmcblk0p1 в /etc/fstab. Узнать UUID можно командой :</text:p>
          <text:p text:style-name="Preformatted_20_Text">lblk -f</text:p>
          <text:p text:style-name="LastListParagraph_Text_20_body"><draw:frame draw:style-name="mediacenter" draw:name="7" text:anchor-type="paragraph" draw:z-index="7" svg:width="18.520833333333cm" style:rel-width="100%" svg:height="4.9941548398836cm" style:rel-height="scale"><draw:image xlink:href="Pictures/7a0b92eb115cc4dcfac08d3414dff361.png" xlink:type="simple" xlink:show="embed" xlink:actuate="onLoad"/></draw:frame> &lt;code&gt;</text:p>
        </text:list-item>
      </text:list>
      <text:p text:style-name="Text_20_body">mount /dev/mmcblk0p2 /mnt
nano /mnt/etc/fstab
sync
umount /mnt</text:p>
      <text:p text:style-name="Text_20_body">&lt;/code&gt;</text:p>
      <text:p text:style-name="Text_20_body"><draw:frame draw:style-name="mediacenter" draw:name="8" text:anchor-type="paragraph" draw:z-index="8" svg:width="18.520833333333cm" style:rel-width="100%" svg:height="7.5023684694628cm" style:rel-height="scale"><draw:image xlink:href="Pictures/defed10326c8d4da486383c418ee5a0c.png" xlink:type="simple" xlink:show="embed" xlink:actuate="onLoad"/></draw:frame></text:p>
      <text:p text:style-name="Text_20_body">После всех операций нужно извлечь загрузочную флешку и перезагрузить плату. Загрузится Debian
<draw:frame draw:style-name="mediacenter" draw:name="9" text:anchor-type="paragraph" draw:z-index="9" svg:width="18.520833333333cm" style:rel-width="100%" svg:height="14.875177197246cm" style:rel-height="scale"><draw:image xlink:href="Pictures/e2daea98a0cc87d232acb25c593cbb0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9::20:13</meta:creation-date>
    <dc:creator>Generated</dc:creator>
    <dc:date>2026-09-15T09::20:13</dc:date>
    <dc:language>en-US</dc:language>
    <meta:editing-cycles>1</meta:editing-cycles>
    <meta:editing-duration>PT0S</meta:editing-duration>
    <dc:title>boards:nms-sm-rk3568:burndeb</dc:title>
  </office:meta>
</office:document-meta>
</file>