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8df61dffb0cd03a3505dc6e7889b56.png"/>
  <manifest:file-entry manifest:media-type="image/png" manifest:full-path="Pictures/407b3a45ad0a75985a7b8b4f59371dee.png"/>
  <manifest:file-entry manifest:media-type="image/png" manifest:full-path="Pictures/1684e3e5ccc9d003303ee4a0ade8cd0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ards:nms-sm-rk3568:burn_via_usb"/><text:bookmark-start text:name="__RefHeading___прошивка_smarc-som_rk3568_через_usb_1"/><text:bookmark-start text:name="прошивка_smarc-som_rk3568_через_usb"/>Прошивка SMARC-SOM RK3568 через USB<text:bookmark-end text:name="__RefHeading___прошивка_smarc-som_rk3568_через_usb_1"/><text:bookmark-end text:name="прошивка_smarc-som_rk3568_через_usb"/></text:h>
      <text:p text:style-name="Text_20_body">Данный раздел посвящен описанию процесса прошивки модулей SMARC RK3568 и обзору программного обеспечения.</text:p>
      <text:p text:style-name="Text_20_body">Бинарные релизы доступны для скачивания на <text:a xlink:type="simple" xlink:href="https://disk.yandex.ru/client/disk/InmysOnlyShared/SOM-RK3568" text:style-name="Internet_20_link" text:visited-style-name="Visited_20_Internet_20_Link">Яндекс Диске</text:a>. </text:p>
      <text:p text:style-name="Text_20_body">Предоставляется несколько вариантов программного обеспечения</text:p>
      <text:list text:style-name="List_20_1" text:continue-numbering="false">
        <text:list-item>
          <text:p text:style-name="List_20_1_Content_First"><text:a xlink:type="simple" xlink:href="https://wiki.inmys.ru/doku.php?id=boards:nms-sm-rk3568:burndeb" text:style-name="Internet_20_link" text:visited-style-name="Visited_20_Internet_20_Link">Сборка Debian 12</text:a> (с open-source ядром и библиотеками) для прототипирования</text:p>
        </text:list-item>
        <text:list-item>
          <text:p text:style-name="List_20_1_Content"><text:a xlink:type="simple" xlink:href="https://wiki.inmys.ru/doku.php?id=boards:nms-sm-rk3568:debian_10" text:style-name="Internet_20_link" text:visited-style-name="Visited_20_Internet_20_Link">Сборка Debian 10</text:a> (с проприетарным ядром и библиотеками Rockchip) для прототипирования</text:p>
        </text:list-item>
        <text:list-item>
          <text:p text:style-name="List_20_1_Content"><text:a xlink:type="simple" xlink:href="https://wiki.inmys.ru/doku.php?id=boards:nms-sm-rk3568:firmware" text:style-name="Internet_20_link" text:visited-style-name="Visited_20_Internet_20_Link">Сборка Buildroot 4.19</text:a> <text:span text:style-name="Emphasis">Рекомендуется для работы конечного прикладного ПО в изделии заказчика.</text:span></text:p>
        </text:list-item>
        <text:list-item>
          <text:p text:style-name="List_20_1_Content"><text:a xlink:type="simple" xlink:href="https://wiki.inmys.ru/doku.php?id=boards:nms-sm-rk3568:firmware_5.10:start" text:style-name="Internet_20_link" text:visited-style-name="Visited_20_Internet_20_Link">Сборка Buildroot 5.10</text:a> <text:span text:style-name="Emphasis">Рекомендуется для работы конечного прикладного ПО в изделии заказчика.</text:span></text:p>
        </text:list-item>
        <text:list-item>
          <text:p text:style-name="List_20_1_Content_Last"><text:a xlink:type="simple" xlink:href="https://wiki.inmys.ru/doku.php?id=boards:nms-sm-rk3568:firmware_opensource:start" text:style-name="Internet_20_link" text:visited-style-name="Visited_20_Internet_20_Link">Сборка Buildroot 6.1</text:a> <text:span text:style-name="Emphasis">Рекомендуется для работы конечного прикладного ПО в изделии заказчика.</text:span></text:p>
        </text:list-item>
      </text:list>
      <text:h text:style-name="Heading_20_2" text:outline-level="2"><text:bookmark-start text:name="__RefHeading___прошивка_модулей_2"/><text:bookmark-start text:name="прошивка_модулей"/>Прошивка модулей<text:bookmark-end text:name="__RefHeading___прошивка_модулей_2"/><text:bookmark-end text:name="прошивка_модулей"/></text:h>
      <text:p text:style-name="Text_20_body">Прошивка EMMC производится через <text:span text:style-name="Strong_20_Emphasis">кастомный</text:span> кабель USB-A-USB-A(с отрезанным питанием) и Maskrom-режим. </text:p>
      <text:p text:style-name="Text_20_body">Необходимо установить на хост утилиту <text:a xlink:type="simple" xlink:href="https://github.com/xboot/xrock" text:style-name="Internet_20_link" text:visited-style-name="Visited_20_Internet_20_Link">xrock</text:a>:</text:p>
      <text:p text:style-name="Preformatted_20_Text">git clone https://github.com/xboot/xrock<text:line-break/>sudo apt install libusb-1.0-0-dev<text:line-break/>cd xrock<text:line-break/>make<text:line-break/>sudo make install</text:p>
      <text:p text:style-name="Text_20_body">Прошивка в отладочной плате NMS-SM-EVM производится через вертикальный USB3.0 разъем X10. Требуется, <text:a xlink:type="simple" xlink:href="https://www.dns-shop.ru/product/c65e98589c783361/kabel-dexp-usb-20-type-a---usb-20-type-a/?utm_medium=organic&amp;utm_source=google&amp;utm_referrer=https%3A%2F%2Fwww.google.ru%2F" text:style-name="Internet_20_link" text:visited-style-name="Visited_20_Internet_20_Link">например, вот такой кабель</text:a>. <text:span text:style-name="Strong_20_Emphasis">Питание по USB должно быть отрезано.GND оставить!</text:span></text:p>
      <text:p text:style-name="Text_20_body">Для отключения загрузки модуля с EMMC небходимо, чтобы при подаче 12V питания на отладку установлен джампер в разъеме X2(Disable EMMC boot). После подачия питания убрать джампер. </text:p>
      <text:p text:style-name="Text_20_body"><draw:frame draw:style-name="media" draw:name="0" text:anchor-type="as-char" draw:z-index="0" svg:width="21.166666666667cm" style:rel-width="100%" svg:height="15.50346212436cm" style:rel-height="scale"><draw:image xlink:href="Pictures/528df61dffb0cd03a3505dc6e7889b56.png" xlink:type="simple" xlink:show="embed" xlink:actuate="onLoad"/></draw:frame></text:p>
      <text:p text:style-name="Text_20_body">После подачи питания, модуль должен быть виден на шине USB хоста:</text:p>
      <text:p text:style-name="Text_20_body"><draw:frame draw:style-name="media" draw:name="1" text:anchor-type="as-char" draw:z-index="1" svg:width="20.240625cm" style:rel-width="100%" svg:height="1.190625cm" style:rel-height="scale"><draw:image xlink:href="Pictures/407b3a45ad0a75985a7b8b4f59371dee.png" xlink:type="simple" xlink:show="embed" xlink:actuate="onLoad"/></draw:frame></text:p>
      <text:h text:style-name="Heading_20_3" text:outline-level="3"><text:bookmark-start text:name="__RefHeading___прошивка_debian_3"/><text:bookmark-start text:name="прошивка_debian"/>Прошивка Debian<text:bookmark-end text:name="__RefHeading___прошивка_debian_3"/><text:bookmark-end text:name="прошивка_debian"/></text:h>
      <text:p text:style-name="Text_20_body"><text:a xlink:type="simple" xlink:href="https://disk.yandex.ru/d/J2fn74Vj-hI9zA" text:style-name="Internet_20_link" text:visited-style-name="Visited_20_Internet_20_Link">Скачать ресурсы</text:a></text:p>
      <text:p text:style-name="Text_20_body">Debian прошивается единым образом с нулевым смещением:</text:p>
      <text:p text:style-name="Preformatted_20_Text">gzip -d debian12_2024.10.28.img.gz<text:line-break/>#enter to maskrom mode<text:line-break/>sudo xrock maskrom ./rk3568_ddr_1332MHz_v1.23.bin ./rk356x_usbplug_v1.17.bin --rc4-off<text:line-break/>#burn image<text:line-break/>sudo xrock flash write 0 ./debian12_2024.10.28.img</text:p>
      <text:p text:style-name="Text_20_body"><draw:frame draw:style-name="media" draw:name="2" text:anchor-type="as-char" draw:z-index="2" svg:width="20.663958333333cm" style:rel-width="100%" svg:height="1.2435416666667cm" style:rel-height="scale"><draw:image xlink:href="Pictures/1684e3e5ccc9d003303ee4a0ade8cd0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2::09:52</meta:creation-date>
    <dc:creator>Generated</dc:creator>
    <dc:date>2026-09-04T22::09:52</dc:date>
    <dc:language>en-US</dc:language>
    <meta:editing-cycles>1</meta:editing-cycles>
    <meta:editing-duration>PT0S</meta:editing-duration>
    <dc:title>boards:nms-sm-rk3568:burn_via_usb</dc:title>
  </office:meta>
</office:document-meta>
</file>