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dm-am335x:firmware_uboot"/><text:bookmark-start text:name="__RefHeading___загрузка_программной_части._uboot_1"/><text:bookmark-start text:name="загрузка_программной_части._uboot"/>Загрузка программной части. UBOOt<text:bookmark-end text:name="__RefHeading___загрузка_программной_части._uboot_1"/><text:bookmark-end text:name="загрузка_программной_части._uboot"/></text:h>
      <text:p text:style-name="Text_20_body">Для прошивки загрузчкика uboot, необходимо подготовить sd карту с прошивкой. Для этого, скачайте архив, распакуйте его и выполните скрипт burnSD.sh, передав имя устройства. Учтите, что скрипт нужно запускать от имени суперпользователя (root). Пример записи на карту /dev/sdf: </text:p>
      <text:p text:style-name="Preformatted_20_Text">sudo su \\ burn.sh /dev/sdf \\ ex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40:04</meta:creation-date>
    <dc:creator>Generated</dc:creator>
    <dc:date>2026-08-27T01::40:04</dc:date>
    <dc:language>en-US</dc:language>
    <meta:editing-cycles>1</meta:editing-cycles>
    <meta:editing-duration>PT0S</meta:editing-duration>
    <dc:title>boards:nms-sdm-am335x:firmware_uboot</dc:title>
  </office:meta>
</office:document-meta>
</file>