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62a59b5feaa1c753199900272a4f75.jpg"/>
  <manifest:file-entry manifest:media-type="image/jpeg" manifest:full-path="Pictures/f8bee39fa4c38f4b592b87b48807e6bc.jpg"/>
  <manifest:file-entry manifest:media-type="image/jpeg" manifest:full-path="Pictures/ff176a2c1e608e39788b848bf65521c2.jpg"/>
  <manifest:file-entry manifest:media-type="image/jpeg" manifest:full-path="Pictures/45f78b9fe68f144a1b2e3faa0d7a0813.jpg"/>
  <manifest:file-entry manifest:media-type="image/jpeg" manifest:full-path="Pictures/0be8c2dbb530bfd7f86072376c34f6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itx-sm-lc:v3_ru:user-guide:start"/><text:bookmark-start text:name="__RefHeading___руководство_пользователя_в_комплекте_с_intel_atom_x6413_1"/><text:bookmark-start text:name="руководство_пользователя_в_комплекте_с_intel_atom_x6413"/>Руководство пользователя в комплекте с Intel ATOM x6413<text:bookmark-end text:name="__RefHeading___руководство_пользователя_в_комплекте_с_intel_atom_x6413_1"/><text:bookmark-end text:name="руководство_пользователя_в_комплекте_с_intel_atom_x6413"/></text:h>
      <text:p text:style-name="Text_20_body">Комплектация отладочного комплекта:</text:p>
      <text:list text:style-name="List_20_1" text:continue-numbering="false">
        <text:list-item>
          <text:p text:style-name="List_20_1_Content_First">Блок питания 12V 3A;</text:p>
        </text:list-item>
        <text:list-item>
          <text:p text:style-name="List_20_1_Content_Last">mini-USB кабель для отладочной консоли</text:p>
        </text:list-item>
      </text:list>
      <text:p text:style-name="Text_20_body">Модули прошиты (emmc) обычной Ubuntu 26.04. </text:p>
      <text:p text:style-name="Text_20_body">Логин/пароль: <text:span text:style-name="Emphasis">root/root.</text:span> </text:p>
      <text:p text:style-name="Text_20_body">Подключение к отладочная консоли производится через mini-USB. Скорость 115200:</text:p>
      <text:p text:style-name="Text_20_body"><draw:frame draw:style-name="mediacenter" draw:name="0" text:anchor-type="paragraph" draw:z-index="0" svg:width="16.933333333333cm" svg:height="15.4384375cm"><draw:image xlink:href="Pictures/e962a59b5feaa1c753199900272a4f75.jp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Ресурсы для скачивания(образы Ubuntu 26.04 и образ Legacy БИОС для SPI-Flash 16МБ: <text:a xlink:type="simple" xlink:href="https://disk.360.yandex.ru/d/BLVlttwC4_gqJQ" text:style-name="Internet_20_link" text:visited-style-name="Visited_20_Internet_20_Link">https://disk.360.yandex.ru/d/BLVlttwC4_gqJQ</text:a></text:p>
          </table:table-cell>
        </table:table-row>
      </table:table>
      <text:h text:style-name="Heading_20_2" text:outline-level="2"><text:bookmark-start text:name="__RefHeading___описание_видеовыходов_2"/><text:bookmark-start text:name="описание_видеовыходов"/>Описание видеовыходов<text:bookmark-end text:name="__RefHeading___описание_видеовыходов_2"/><text:bookmark-end text:name="описание_видеовыходов"/></text:h>
      <text:p text:style-name="Text_20_body">Плата NMS-SM-ITX-LC имеет возможность подключения до 3 дисплеев:</text:p>
      <text:list text:style-name="List_20_1" text:continue-numbering="false">
        <text:list-item>
          <text:p text:style-name="List_20_1_Content_First">HDMI</text:p>
        </text:list-item>
        <text:list-item>
          <text:p text:style-name="List_20_1_Content">VGA</text:p>
        </text:list-item>
        <text:list-item>
          <text:p text:style-name="List_20_1_Content_Last">LVDS-панель/eDP-панель. Переключение между eDP и LVDS освещено в отдельной статье.</text:p>
        </text:list-item>
      </text:list>
      <text:h text:style-name="Heading_20_2" text:outline-level="2"><text:bookmark-start text:name="__RefHeading___описание_загрузчика_биос_3"/><text:bookmark-start text:name="описание_загрузчика_биос"/>Описание загрузчика (БИОС)<text:bookmark-end text:name="__RefHeading___описание_загрузчика_биос_3"/><text:bookmark-end text:name="описание_загрузчика_биос"/></text:h>
      <text:p text:style-name="Text_20_body">В модуле используется БИОС на основе проектов с открытым исходным кодом Coreboot и Syslinux. Летом 2026 реализована поддержка Legacy-загрузки. </text:p>
      <text:p text:style-name="Text_20_body">Coreboot+syslinux в embedded-платформах не подразумевают развитого пользовательского меню. Базово можно установить и сохранить приоритет загрузочных устройств, настроить режим работы видеовыхода, предназначеного для LVDS/eDP-панелей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Релиз UEFI-загрузчика планируется в сентябре 2026 года.</text:p>
          </table:table-cell>
        </table:table-row>
      </table:table>
      <text:h text:style-name="Heading_20_3" text:outline-level="3"><text:bookmark-start text:name="__RefHeading___исходники_биос_4"/><text:bookmark-start text:name="исходники_биос"/>Исходники БИОС<text:bookmark-end text:name="__RefHeading___исходники_биос_4"/><text:bookmark-end text:name="исходники_биос"/></text:h>
      <text:p text:style-name="Text_20_body">Исходники не распространяются. </text:p>
      <text:p text:style-name="Text_20_body">Внесение изменений (например, настройка бифуркаций PCIE  под несущую плату заказчика производится по запросу).</text:p>
      <text:h text:style-name="Heading_20_3" text:outline-level="3"><text:bookmark-start text:name="__RefHeading___кроватка_для_spi-флешки_5"/><text:bookmark-start text:name="кроватка_для_spi-флешки"/>Кроватка для SPI-флешки<text:bookmark-end text:name="__RefHeading___кроватка_для_spi-флешки_5"/><text:bookmark-end text:name="кроватка_для_spi-флешки"/></text:h>
      <text:p text:style-name="Text_20_body">Плата допускает загрузку с внешней флешки, но в production-варианте рекомендуется грузиться с spi-flash, напаянной на SMARC-модуле.</text:p>
      <text:p text:style-name="Text_20_body">Переключение на внешнюю Bios SPI FLASH производится установкой джампера BOOT2. Парт-номер совместимой флешки: W25Q128JWFIQ.</text:p>
      <text:h text:style-name="Heading_20_2" text:outline-level="2"><text:bookmark-start text:name="__RefHeading___выбор_загрузочного_устройства_в_bios_6"/><text:bookmark-start text:name="выбор_загрузочного_устройства_в_bios"/>Выбор загрузочного устройства в BIOS<text:bookmark-end text:name="__RefHeading___выбор_загрузочного_устройства_в_bios_6"/><text:bookmark-end text:name="выбор_загрузочного_устройства_в_bios"/></text:h>
      <text:p text:style-name="Text_20_body">Подключите HDMI-монитор и USB клавиатуру.</text:p>
      <text:p text:style-name="Text_20_body">При подаче питания активно нажимайте на ПРОБЕЛ:</text:p>
      <text:p text:style-name="Text_20_body"><draw:frame draw:style-name="mediacenter" draw:name="1" text:anchor-type="paragraph" draw:z-index="1" svg:width="16.933333333333cm" svg:height="7.2463032113518cm"><draw:image xlink:href="Pictures/f8bee39fa4c38f4b592b87b48807e6bc.jpg" xlink:type="simple" xlink:show="embed" xlink:actuate="onLoad"/></draw:frame></text:p>
      <text:p text:style-name="Text_20_body">В этом меню можно выбрать варинт загрузки для текущего старта. </text:p>
      <text:p text:style-name="Text_20_body">Для сохранения настроек нужно выбрать пункт Payload:</text:p>
      <text:p text:style-name="Text_20_body"><draw:frame draw:style-name="mediacenter" draw:name="2" text:anchor-type="paragraph" draw:z-index="2" svg:width="16.933333333333cm" svg:height="7.3390519187359cm"><draw:image xlink:href="Pictures/ff176a2c1e608e39788b848bf65521c2.jpg" xlink:type="simple" xlink:show="embed" xlink:actuate="onLoad"/></draw:frame></text:p>
      <text:p text:style-name="Text_20_body">В пункте Payload можно настроить приоритет различных источников загрузки, или отключить их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Летом 2026 года раздавались комплекты: плата NMS-SM-ITX-LC_V3 с модулями NMS-SM-EL_V3. 
<text:line-break/><text:line-break/>Для корректного определения Primary Display в ОС, в BIOS необходимо выставить режим работы <text:span text:style-name="Strong_20_Emphasis">ddi0_display external_dp</text:span>. А также установить джампер X52(рядом с CPU FAN) </text:p>
          </table:table-cell>
        </table:table-row>
      </table:table>
      <text:h text:style-name="Heading_20_2" text:outline-level="2"><text:bookmark-start text:name="__RefHeading___возможные_проблемы_7"/><text:bookmark-start text:name="возможные_проблемы"/>Возможные проблемы<text:bookmark-end text:name="__RefHeading___возможные_проблемы_7"/><text:bookmark-end text:name="возможные_проблемы"/></text:h>
      <text:h text:style-name="Heading_20_3" text:outline-level="3"><text:bookmark-start text:name="__RefHeading___ос_загрузилась_но_hdmi_мониторе_просто_курсор_8"/><text:bookmark-start text:name="ос_загрузилась_но_hdmi_мониторе_просто_курсор"/>ОС загрузилась, но HDMI мониторе просто курсор<text:bookmark-end text:name="__RefHeading___ос_загрузилась_но_hdmi_мониторе_просто_курсор_8"/><text:bookmark-end text:name="ос_загрузилась_но_hdmi_мониторе_просто_курсор"/></text:h>
      <text:p text:style-name="Text_20_body"><text:a xlink:type="simple" xlink:href="http://wiki.inmys.ru/boards:nms-itx-sm-lc:v3_ru:user-guide:primary-issuse.mp4" text:style-name="Internet_20_link" text:visited-style-name="Visited_20_Internet_20_Link">primary-issuse.mp4</text:a>
<text:span text:style-name="Strong_20_Emphasis">Решение</text:span>: проверьте, что джампер X52 установлен. А меню настройки BIOS стоит <text:span text:style-name="Strong_20_Emphasis">ddi0: external_dp</text:span></text:p>
      <text:h text:style-name="Heading_20_3" text:outline-level="3"><text:bookmark-start text:name="__RefHeading___при_подаче_питания_вентилятор_крутится_на_мониторе_ничего_нет_9"/><text:bookmark-start text:name="при_подаче_питания_вентилятор_крутится_на_мониторе_ничего_нет"/>При подаче питания вентилятор крутится, на мониторе ничего нет<text:bookmark-end text:name="__RefHeading___при_подаче_питания_вентилятор_крутится_на_мониторе_ничего_нет_9"/><text:bookmark-end text:name="при_подаче_питания_вентилятор_крутится_на_мониторе_ничего_нет"/></text:h>
      <text:p text:style-name="Text_20_body">Посмотрите, что происходит в отладочной консоли. Попробуйсте посмотреть, что происходит в консоли при подаче питания.</text:p>
      <text:p text:style-name="Text_20_body">Должны быть вот такие сообщения:</text:p>
      <text:p text:style-name="Text_20_body"><draw:frame draw:style-name="mediacenter" draw:name="3" text:anchor-type="paragraph" draw:z-index="3" svg:width="16.933333333333cm" svg:height="5.7684238551651cm"><draw:image xlink:href="Pictures/45f78b9fe68f144a1b2e3faa0d7a0813.jpg" xlink:type="simple" xlink:show="embed" xlink:actuate="onLoad"/></draw:frame></text:p>
      <text:p text:style-name="Text_20_body"><draw:frame draw:style-name="mediacenter" draw:name="4" text:anchor-type="paragraph" draw:z-index="4" svg:width="16.933333333333cm" svg:height="15.949173789174cm"><draw:image xlink:href="Pictures/0be8c2dbb530bfd7f86072376c34f6c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25:05</meta:creation-date>
    <dc:creator>Generated</dc:creator>
    <dc:date>2026-08-11T17::25:05</dc:date>
    <dc:language>en-US</dc:language>
    <meta:editing-cycles>1</meta:editing-cycles>
    <meta:editing-duration>PT0S</meta:editing-duration>
    <dc:title>boards:nms-itx-sm-lc:v3_ru:user-guide:start</dc:title>
  </office:meta>
</office:document-meta>
</file>