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itx-sm-lc:lvds-edp:start"/><text:bookmark-start text:name="__RefHeading___подключение_lvds_edp-панелей_к_плате_1"/><text:bookmark-start text:name="подключение_lvds_edp-панелей_к_плате"/>Подключение LVDS/eDP-панелей к плате<text:bookmark-end text:name="__RefHeading___подключение_lvds_edp-панелей_к_плате_1"/><text:bookmark-end text:name="подключение_lvds_edp-панелей_к_плат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35:36</meta:creation-date>
    <dc:creator>Generated</dc:creator>
    <dc:date>2026-08-11T15::35:36</dc:date>
    <dc:language>en-US</dc:language>
    <meta:editing-cycles>1</meta:editing-cycles>
    <meta:editing-duration>PT0S</meta:editing-duration>
    <dc:title>boards:nms-itx-sm-lc:lvds-edp:start</dc:title>
  </office:meta>
</office:document-meta>
</file>