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boards:nms-hh-px30:qt6"/><text:bookmark-start text:name="__RefHeading___всё_что_вы_хотели_знать_но_боялись_спросить_1"/><text:bookmark-start text:name="всё_что_вы_хотели_знать_но_боялись_спросить"/>Всё, что вы хотели знать, но боялись спросить<text:bookmark-end text:name="__RefHeading___всё_что_вы_хотели_знать_но_боялись_спросить_1"/><text:bookmark-end text:name="всё_что_вы_хотели_знать_но_боялись_спросить"/></text:h>
      <text:p text:style-name="Text_20_body">Перед началом сборки, необходимо скачать <text:a xlink:type="simple" xlink:href="http://wiki.inmys.ru/boards:nms-hh-px30:px30_sdk" text:style-name="Internet_20_link" text:visited-style-name="Visited_20_Internet_20_Link">px30 sdk</text:a> и докер-файл для сборки </text:p>
      <text:p text:style-name="Text_20_body">Скачиваем репозиторий:</text:p>
      <table:table table:style-name="Table_Quotation1">
        <table:table-column/>
        <table:table-row>
          <table:table-cell office:value-type="string" table:style-name="Cell_Quotation1">
            <text:p text:style-name="tablealignleft">git clone git://code.qt.io/qt/qt5.git qt6</text:p>
          </table:table-cell>
        </table:table-row>
      </table:table>
      <text:p text:style-name="Text_20_body">Заходим в него</text:p>
      <table:table table:style-name="Table_Quotation1">
        <table:table-column/>
        <table:table-row>
          <table:table-cell office:value-type="string" table:style-name="Cell_Quotation1">
            <text:p text:style-name="tablealignleft">cd qt6</text:p>
          </table:table-cell>
        </table:table-row>
      </table:table>
      <text:p text:style-name="Text_20_body">Инициализируем субрепозитории</text:p>
      <table:table table:style-name="Table_Quotation1">
        <table:table-column/>
        <table:table-row>
          <table:table-cell office:value-type="string" table:style-name="Cell_Quotation1">
            <text:p text:style-name="tablealignleft">perl init-repository</text:p>
          </table:table-cell>
        </table:table-row>
      </table:table>
      <text:p text:style-name="Text_20_body">Выполняем relocate SDK</text:p>
      <table:table table:style-name="Table_Quotation1">
        <table:table-column/>
        <table:table-row>
          <table:table-cell office:value-type="string" table:style-name="Cell_Quotation1"/>
        </table:table-row>
      </table:table>
      <text:p text:style-name="Text_20_body">Конфигурируем qt6 c учетом задач:</text:p>
      <table:table table:style-name="Table_Quotation1">
        <table:table-column/>
        <table:table-row>
          <table:table-cell office:value-type="string" table:style-name="Cell_Quotation1">
            <text:p text:style-name="tablealignleft">qt6/configure -release -opengl es2 -device linux-rasp-pi2-g++ -device-option CROSS_COMPILE=/home/nvrm0r/my_tmp/host/bin/aarch64-buildroot-linux-gnu- -sysroot $(pwd)/ROOTFS_OUTPUT -prefix $(pwd)/QT_OUTPUT/qt5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0::47:35</meta:creation-date>
    <dc:creator>Generated</dc:creator>
    <dc:date>2026-08-15T10::47:35</dc:date>
    <dc:language>en-US</dc:language>
    <meta:editing-cycles>1</meta:editing-cycles>
    <meta:editing-duration>PT0S</meta:editing-duration>
    <dc:title>boards:nms-hh-px30:qt6</dc:title>
  </office:meta>
</office:document-meta>
</file>